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 Display" svg:font-family="Aptos Display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,Arial" svg:font-family="Calibri,Arial" style:font-family-generic="roman" svg:panose-1="0 0 0 0 0 0 0 0 0 0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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ytuł" style:master-page-name="MP0" style:family="paragraph">
      <style:paragraph-properties fo:break-before="page" fo:text-align="center" fo:margin-bottom="0in"/>
    </style:style>
    <style:style style:name="T2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 fo:font-size="16pt" style:font-size-asian="16pt" style:font-size-complex="16pt"/>
    </style:style>
    <style:style style:name="T3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 fo:font-size="16pt" style:font-size-asian="16pt" style:font-size-complex="16pt"/>
    </style:style>
    <style:style style:name="T4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 fo:font-size="16pt" style:font-size-asian="16pt" style:font-size-complex="16pt"/>
    </style:style>
    <style:style style:name="P5" style:parent-style-name="Normalny" style:family="paragraph">
      <style:paragraph-properties fo:text-align="center" fo:margin-bottom="0in" fo:line-height="100%"/>
    </style:style>
    <style:style style:name="T6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P7" style:parent-style-name="Normalny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1pt" style:font-size-asian="11pt" style:font-size-complex="11pt"/>
    </style:style>
    <style:style style:name="P8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9" style:parent-style-name="Akapitzlistą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0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1" style:parent-style-name="Akapitzlistą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2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3" style:parent-style-name="Akapitzlistą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4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5" style:parent-style-name="Akapitzlistą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6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7" style:parent-style-name="Akapitzlistą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8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19" style:parent-style-name="Akapitzlistą" style:family="paragraph">
      <style:paragraph-properties fo:margin-bottom="0in" fo:line-height="100%" fo:margin-left="0.2958in" fo:text-indent="-0.25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20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21" style:parent-style-name="Akapitzlistą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22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23" style:parent-style-name="Akapitzlistą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24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25" style:parent-style-name="Akapitzlistą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26" style:parent-style-name="Akapitzlistą" style:list-style-name="LFO4" style:family="paragraph">
      <style:paragraph-properties fo:margin-bottom="0in" fo:line-height="100%" fo:margin-left="0.2958in">
        <style:tab-stops>
          <style:tab-stop style:type="left" style:position="0in"/>
        </style:tab-stops>
      </style:paragraph-properties>
    </style:style>
    <style:style style:name="T27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T28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T29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T31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T33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P35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36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37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38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39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40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41" style:parent-style-name="Akapitzlistą" style:family="paragraph">
      <style:paragraph-properties fo:margin-bottom="0in" fo:line-height="100%" fo:margin-left="0.25in">
        <style:tab-stops/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42" style:parent-style-name="Akapitzlistą" style:list-style-name="LFO4" style:family="paragraph">
      <style:paragraph-properties fo:margin-bottom="0in" fo:line-height="100%" fo:margin-left="0.25in">
        <style:tab-stops/>
      </style:paragraph-properties>
    </style:style>
    <style:style style:name="T43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P44" style:parent-style-name="Normalny" style:family="paragraph">
      <style:paragraph-properties fo:break-before="page"/>
    </style:style>
    <style:style style:name="P45" style:parent-style-name="Tytuł" style:family="paragraph">
      <style:paragraph-properties fo:text-align="center" fo:margin-bottom="0in"/>
    </style:style>
    <style:style style:name="T46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 fo:font-size="16pt" style:font-size-asian="16pt" style:font-size-complex="16pt"/>
    </style:style>
    <style:style style:name="T47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 fo:font-size="16pt" style:font-size-asian="16pt" style:font-size-complex="16pt"/>
    </style:style>
    <style:style style:name="T48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 fo:font-size="16pt" style:font-size-asian="16pt" style:font-size-complex="16pt"/>
    </style:style>
    <style:style style:name="P49" style:parent-style-name="Normalny" style:family="paragraph">
      <style:paragraph-properties fo:text-align="center" fo:margin-bottom="0in" fo:line-height="100%"/>
    </style:style>
    <style:style style:name="T50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P51" style:parent-style-name="Normalny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1pt" style:font-size-asian="11pt" style:font-size-complex="11pt"/>
    </style:style>
    <style:style style:name="P52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53" style:parent-style-name="Akapitzlistą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54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55" style:parent-style-name="Akapitzlistą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56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57" style:parent-style-name="Akapitzlistą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58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59" style:parent-style-name="Akapitzlistą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0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1" style:parent-style-name="Akapitzlistą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2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3" style:parent-style-name="Akapitzlistą" style:family="paragraph">
      <style:paragraph-properties fo:margin-bottom="0in" fo:line-height="100%" fo:margin-left="0.25in" fo:text-indent="-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4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5" style:parent-style-name="Akapitzlistą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6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7" style:parent-style-name="Akapitzlistą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8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69" style:parent-style-name="Akapitzlistą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70" style:parent-style-name="Akapitzlistą" style:list-style-name="LFO1" style:family="paragraph">
      <style:paragraph-properties fo:margin-bottom="0in" fo:line-height="100%" fo:margin-left="0.25in">
        <style:tab-stops>
          <style:tab-stop style:type="left" style:position="0.0458in"/>
        </style:tab-stops>
      </style:paragraph-properties>
    </style:style>
    <style:style style:name="T71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T72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T74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T76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  <style:style style:name="P78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79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80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81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82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83" style:parent-style-name="Akapitzlistą" style:list-style-name="LFO3" style:family="paragraph">
      <style:paragraph-properties fo:margin-bottom="0in" fo:line-height="100%"/>
      <style:text-properties style:font-name="Calibri" style:font-name-asian="Calibri" style:font-name-complex="Calibri" fo:color="#000000" fo:font-size="14pt" style:font-size-asian="14pt" style:font-size-complex="14pt"/>
    </style:style>
    <style:style style:name="P84" style:parent-style-name="Normalny" style:family="paragraph">
      <style:paragraph-properties fo:margin-bottom="0in" fo:line-height="100%" fo:margin-left="0.25in">
        <style:tab-stops/>
      </style:paragraph-properties>
      <style:text-properties style:font-name="Calibri" style:font-name-asian="Calibri" style:font-name-complex="Calibri" fo:color="#000000" fo:font-size="14pt" style:font-size-asian="14pt" style:font-size-complex="14pt"/>
    </style:style>
    <style:style style:name="P85" style:parent-style-name="Akapitzlistą" style:list-style-name="LFO1" style:family="paragraph">
      <style:paragraph-properties fo:margin-bottom="0in" fo:line-height="100%" fo:margin-left="0.25in">
        <style:tab-stops/>
      </style:paragraph-properties>
    </style:style>
    <style:style style:name="T86" style:parent-style-name="Domyślnaczcionkaakapitu" style:family="text">
      <style:text-properties style:font-name="Calibri" style:font-name-asian="Calibri" style:font-name-complex="Calibri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2">Przedmiotowe Zasady Oceniania z Matematyki<text:s/></text:span><text:line-break/><text:span text:style-name="T3">w Salezjańskiej Szkole Podstawowej im. ks. Bosko w Łodzi<text:s/></text:span><text:line-break/><text:span text:style-name="T4">w roku szkolnym 2026/2027.</text:span></text:p>
      <text:p text:style-name="P5"><text:span text:style-name="T6">(Barbara Świtoń)</text:span></text:p>
      <text:p text:style-name="P7"/>
      <text:list text:style-name="LFO4" text:continue-numbering="true">
        <text:list-item>
          <text:p text:style-name="P8">Podstawę prawną PZO stanowi Statut SSP.</text:p>
        </text:list-item>
      </text:list>
      <text:p text:style-name="P9"/>
      <text:list text:style-name="LFO4" text:continue-numbering="true">
        <text:list-item>
          <text:p text:style-name="P10">Ocenianie bieżące jest zgodne ze Statutem SSP.</text:p>
        </text:list-item>
      </text:list>
      <text:p text:style-name="P11"/>
      <text:list text:style-name="LFO4" text:continue-numbering="true">
        <text:list-item>
          <text:p text:style-name="P12">Nauczanie zdalne jest zgodne ze Statutem SSP.</text:p>
        </text:list-item>
      </text:list>
      <text:p text:style-name="P13"/>
      <text:list text:style-name="LFO4" text:continue-numbering="true">
        <text:list-item>
          <text:p text:style-name="P14">Kartkówki są przeprowadzane zgodnie ze Statutem SSP. Kartkówkę można poprawić jednokrotnie do dwóch tygodni od oddania pracy.</text:p>
        </text:list-item>
      </text:list>
      <text:p text:style-name="P15"/>
      <text:list text:style-name="LFO4" text:continue-numbering="true">
        <text:list-item>
          <text:p text:style-name="P16">Sprawdziany są przeprowadzane zgodnie ze Statutem SSP.</text:p>
        </text:list-item>
      </text:list>
      <text:p text:style-name="P17"/>
      <text:list text:style-name="LFO4" text:continue-numbering="true">
        <text:list-item>
          <text:p text:style-name="P18">Oceny bieżące są wystawiane w postaci procentowej.</text:p>
        </text:list-item>
      </text:list>
      <text:p text:style-name="P19"/>
      <text:list text:style-name="LFO4" text:continue-numbering="true">
        <text:list-item>
          <text:p text:style-name="P20">Waga oceny ze sprawdzianu wynosi –2 , a pozostałych ocen –1 .</text:p>
        </text:list-item>
      </text:list>
      <text:p text:style-name="P21"/>
      <text:list text:style-name="LFO4" text:continue-numbering="true">
        <text:list-item>
          <text:p text:style-name="P22">W terminie wyznaczonym przez nauczyciela uczeń może poprawić ocenę z pracy klasowej lub kartkówki. Obie oceny (z pierwszego terminu i poprawiona) są wliczane do średniej z danego okresu nauki.</text:p>
        </text:list-item>
      </text:list>
      <text:p text:style-name="P23"/>
      <text:list text:style-name="LFO4" text:continue-numbering="true">
        <text:list-item>
          <text:p text:style-name="P24">Uczeń nieobecny na zapowiedzianym sprawdzianie, kartkówce czy pracy powtórzeniowej jest zobowiązany zgłosić się do nauczyciela w pierwszym dniu po nieobecności w celu ustalenia przez nauczyciela formy i terminu ponownego sprawdzianu, kartkówki czy pracy powtórzeniowej. Nieprzystąpienie w umówionym terminie skutkuje poleceniem napisania zaległej pracy na pierwszej lekcji po wyznaczonej dacie. Jeśli uczeń nie zgłosi się do nauczyciela w celu ustalenia terminu, pisze sprawdzian w terminie, który ustali nauczyciel.</text:p>
        </text:list-item>
      </text:list>
      <text:p text:style-name="P25"/>
      <text:list text:style-name="LFO4" text:continue-numbering="true">
        <text:list-item>
          <text:p text:style-name="P26"><text:span text:style-name="T27"><text:s/></text:span><text:span text:style-name="T28">W celu wystawienia oceny półrocznej oraz końcoworocznej nauczyciel<text:s/></text:span><text:span text:style-name="T29">bierze pod uwagę</text:span><text:span text:style-name="T30"><text:s/>średnią z uzyskanych punktów procentowych i wylicza<text:s/></text:span><text:span text:style-name="T31">proponowaną</text:span><text:span text:style-name="T32"><text:s/></text:span><text:span text:style-name="T33">ocenę stopniową</text:span><text:span text:style-name="T34"><text:s/>według skali:</text:span></text:p>
        </text:list-item>
      </text:list>
      <text:list text:style-name="LFO3" text:continue-numbering="true">
        <text:list-item>
          <text:list>
            <text:list-item>
              <text:list>
                <text:list-item>
                  <text:p text:style-name="P35">20% - 40% <text:s text:c="2"/>ocena niedostateczny</text:p>
                </text:list-item>
                <text:list-item>
                  <text:p text:style-name="P36">41% - 54% <text:s text:c="2"/>ocena dopuszczający</text:p>
                </text:list-item>
                <text:list-item>
                  <text:p text:style-name="P37">55% -<text:s/>69% <text:s text:c="2"/>ocena dostateczny</text:p>
                </text:list-item>
                <text:list-item>
                  <text:p text:style-name="P38">70% - 84% <text:s text:c="2"/>ocena dobry</text:p>
                </text:list-item>
                <text:list-item>
                  <text:p text:style-name="P39">85% - 96% <text:s text:c="2"/>ocena bardzo dobry</text:p>
                </text:list-item>
                <text:list-item>
                  <text:p text:style-name="P40">97% - 100% <text:s/>ocena celujący</text:p>
                </text:list-item>
              </text:list>
            </text:list-item>
          </text:list>
        </text:list-item>
      </text:list>
      <text:p text:style-name="P41"/>
      <text:list text:style-name="LFO4" text:continue-numbering="true">
        <text:list-item>
          <text:p text:style-name="P42"><text:span text:style-name="T43"><text:s/>Ocena końcoworoczna jest wystawiana z wszystkich ocen uzyskanych w roku szkolnym.</text:span></text:p>
        </text:list-item>
      </text:list>
      <text:p text:style-name="P44"/>
      <text:p text:style-name="P45"><text:span text:style-name="T46">Przedmiotowe Zasady Oceniania z Matematyki<text:s/></text:span><text:line-break/><text:span text:style-name="T47">w Salezjańskiej Szkole Podstawowej im. ks. Bosko w Łodzi<text:s/></text:span><text:line-break/><text:span text:style-name="T48">w roku szkolnym 2026/2027.</text:span></text:p>
      <text:p text:style-name="P49"><text:span text:style-name="T50">(Barbara Świtoń)</text:span></text:p>
      <text:p text:style-name="P51"/>
      <text:list text:style-name="LFO1" text:continue-numbering="true">
        <text:list-item>
          <text:p text:style-name="P52">Podstawę prawną PZO stanowi Statut SSP.</text:p>
        </text:list-item>
      </text:list>
      <text:p text:style-name="P53"/>
      <text:list text:style-name="LFO1" text:continue-numbering="true">
        <text:list-item>
          <text:p text:style-name="P54">Ocenianie bieżące jest zgodne ze Statutem SSP.</text:p>
        </text:list-item>
      </text:list>
      <text:p text:style-name="P55"/>
      <text:list text:style-name="LFO1" text:continue-numbering="true">
        <text:list-item>
          <text:p text:style-name="P56">Nauczanie zdalne jest zgodne ze Statutem SSP.</text:p>
        </text:list-item>
      </text:list>
      <text:p text:style-name="P57"/>
      <text:list text:style-name="LFO1" text:continue-numbering="true">
        <text:list-item>
          <text:p text:style-name="P58">Kartkówki są przeprowadzane zgodnie ze Statutem SSP. Kartkówkę można poprawić jednokrotnie do dwóch tygodni od oddania pracy.</text:p>
        </text:list-item>
      </text:list>
      <text:p text:style-name="P59"/>
      <text:list text:style-name="LFO1" text:continue-numbering="true">
        <text:list-item>
          <text:p text:style-name="P60">Sprawdziany są przeprowadzane zgodnie ze Statutem SSP.</text:p>
        </text:list-item>
      </text:list>
      <text:p text:style-name="P61"/>
      <text:list text:style-name="LFO1" text:continue-numbering="true">
        <text:list-item>
          <text:p text:style-name="P62">Oceny bieżące są wystawiane w postaci procentowej.</text:p>
        </text:list-item>
      </text:list>
      <text:p text:style-name="P63"/>
      <text:list text:style-name="LFO1" text:continue-numbering="true">
        <text:list-item>
          <text:p text:style-name="P64">Waga oceny ze sprawdzianu wynosi –2 , a pozostałych ocen –1 .</text:p>
        </text:list-item>
      </text:list>
      <text:p text:style-name="P65"/>
      <text:list text:style-name="LFO1" text:continue-numbering="true">
        <text:list-item>
          <text:p text:style-name="P66">W terminie wyznaczonym przez nauczyciela uczeń może poprawić ocenę z pracy klasowej lub kartkówki. Obie oceny (z pierwszego terminu i poprawiona) są wliczane do średniej z danego okresu nauki.</text:p>
        </text:list-item>
      </text:list>
      <text:p text:style-name="P67"/>
      <text:list text:style-name="LFO1" text:continue-numbering="true">
        <text:list-item>
          <text:p text:style-name="P68">Uczeń nieobecny na zapowiedzianym sprawdzianie, kartkówce czy pracy powtórzeniowej jest zobowiązany zgłosić się do nauczyciela w pierwszym dniu po nieobecności w celu ustalenia przez nauczyciela formy i terminu ponownego sprawdzianu, kartkówki czy pracy powtórzeniowej. Nieprzystąpienie w umówionym terminie skutkuje poleceniem napisania zaległej pracy na pierwszej lekcji po wyznaczonej dacie. Jeśli uczeń nie zgłosi się do nauczyciela w celu ustalenia terminu, pisze sprawdzian w terminie, który ustali nauczyciel.</text:p>
        </text:list-item>
      </text:list>
      <text:p text:style-name="P69"/>
      <text:list text:style-name="LFO1" text:continue-numbering="true">
        <text:list-item>
          <text:p text:style-name="P70"><text:span text:style-name="T71"><text:s/>W celu wystawienia oceny półrocznej oraz końcoworocznej nauczyciel<text:s/></text:span><text:span text:style-name="T72">bierze pod uwagę</text:span><text:span text:style-name="T73"><text:s/>średnią z uzyskanych punktów procentowych i wylicza<text:s/></text:span><text:span text:style-name="T74">proponowaną</text:span><text:span text:style-name="T75"><text:s/></text:span><text:span text:style-name="T76">ocenę stopniową</text:span><text:span text:style-name="T77"><text:s/>według skali:</text:span></text:p>
        </text:list-item>
      </text:list>
      <text:list text:style-name="LFO3" text:continue-numbering="true">
        <text:list-item>
          <text:list>
            <text:list-item>
              <text:list>
                <text:list-item>
                  <text:p text:style-name="P78">20% - 40% <text:s text:c="2"/>ocena niedostateczny</text:p>
                </text:list-item>
                <text:list-item>
                  <text:p text:style-name="P79">41% - 54% <text:s text:c="2"/>ocena dopuszczający</text:p>
                </text:list-item>
                <text:list-item>
                  <text:p text:style-name="P80">55% - 69% <text:s text:c="2"/>ocena dostateczny</text:p>
                </text:list-item>
                <text:list-item>
                  <text:p text:style-name="P81">70% - 84% <text:s text:c="2"/>ocena dobry</text:p>
                </text:list-item>
                <text:list-item>
                  <text:p text:style-name="P82">85% - 96% <text:s text:c="2"/>ocena bardzo dobry</text:p>
                </text:list-item>
                <text:list-item>
                  <text:p text:style-name="P83">97% - 100% <text:s/>ocena celujący</text:p>
                </text:list-item>
              </text:list>
            </text:list-item>
          </text:list>
        </text:list-item>
      </text:list>
      <text:p text:style-name="P84"/>
      <text:list text:style-name="LFO1" text:continue-numbering="true">
        <text:list-item>
          <text:p text:style-name="P85"><text:span text:style-name="T86">Ocena końcoworoczna jest wystawiana z wszystkich ocen uzyskanych w roku szkolnym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 Display" svg:font-family="Aptos Display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,Arial" svg:font-family="Calibri,Arial" style:font-family-generic="roman" svg:panose-1="0 0 0 0 0 0 0 0 0 0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6%" fo:background-color="transparent" style:tab-stop-distance="0.4916in"/>
      <style:text-properties style:font-name="Aptos Display" style:font-name-asian="Aptos Display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Aptos Display" style:font-name-asian="MS Gothic" style:font-name-complex="Times New Roman" fo:font-size="28pt" style:font-size-asian="28pt" style:font-size-complex="28pt"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Symbol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Calibri,Ari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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arbara Świtoń</meta:initial-creator>
    <dc:creator>Barbara Świtoń</dc:creator>
    <meta:creation-date>2026-09-01T11:00:00Z</meta:creation-date>
    <dc:date>2026-09-01T11:00:00Z</dc:date>
    <meta:template xlink:href="Normal.dotm" xlink:type="simple"/>
    <meta:editing-cycles>1</meta:editing-cycles>
    <meta:editing-duration>PT0S</meta:editing-duration>
    <meta:document-statistic meta:page-count="1" meta:paragraph-count="6" meta:word-count="495" meta:character-count="3461" meta:row-count="24" meta:non-whitespace-character-count="2972"/>
  </office:meta>
</office:document-meta>
</file>